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ормален" style:master-page-name="MP0" style:family="paragraph">
      <style:paragraph-properties fo:break-before="page" fo:margin-bottom="0in" fo:line-height="0%" fo:background-color="#F5F5F5"/>
    </style:style>
    <style:style style:name="T2" style:parent-style-name="Шрифтнаабзацапоподразбиране" style:family="text">
      <style:text-properties style:font-name="Times New Roman" style:font-name-asian="Times New Roman" fo:color="#000000" fo:font-size="1pt" style:font-size-asian="1pt" style:font-size-complex="1pt" style:language-asian="bg" style:country-asian="BG"/>
    </style:style>
    <style:style style:name="P3" style:parent-style-name="Нормален" style:family="paragraph">
      <style:paragraph-properties fo:text-align="justify" fo:margin-bottom="0in" style:line-height-at-least="0.2916in" fo:background-color="#F5F5F5"/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P4" style:parent-style-name="Нормален" style:family="paragraph">
      <style:paragraph-properties fo:text-align="justify" fo:margin-bottom="0in" style:line-height-at-least="0.2916in" fo:background-color="#F5F5F5"/>
    </style:style>
    <style:style style:name="T5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6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fo:language="en" fo:country="US" style:language-asian="bg" style:country-asian="BG"/>
    </style:style>
    <style:style style:name="T7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8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P9" style:parent-style-name="Нормален" style:family="paragraph">
      <style:paragraph-properties fo:text-align="justify" fo:margin-bottom="0in" style:line-height-at-least="0.2916in" fo:background-color="#F5F5F5"/>
    </style:style>
    <style:style style:name="T10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11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T12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T13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P14" style:parent-style-name="Нормален" style:family="paragraph">
      <style:paragraph-properties fo:text-align="justify" fo:margin-bottom="0in" style:line-height-at-least="0.2916in" fo:background-color="#F5F5F5"/>
    </style:style>
    <style:style style:name="T15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16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P17" style:parent-style-name="Нормален" style:family="paragraph">
      <style:paragraph-properties fo:text-align="justify" fo:margin-bottom="0in" style:line-height-at-least="0.2916in" fo:background-color="#F5F5F5"/>
    </style:style>
    <style:style style:name="T18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19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T20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fo:language="en" fo:country="US" style:language-asian="bg" style:country-asian="BG"/>
    </style:style>
    <style:style style:name="T21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style:language-asian="bg" style:country-asian="BG"/>
    </style:style>
    <style:style style:name="T22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fo:language="en" fo:country="US" style:language-asian="bg" style:country-asian="BG"/>
    </style:style>
    <style:style style:name="T23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fo:language="ru" fo:country="RU" style:language-asian="bg" style:country-asian="BG"/>
    </style:style>
    <style:style style:name="P24" style:parent-style-name="Нормален" style:family="paragraph">
      <style:paragraph-properties fo:text-align="justify" fo:margin-bottom="0in" style:line-height-at-least="0.2916in" fo:background-color="#F5F5F5"/>
    </style:style>
    <style:style style:name="T25" style:parent-style-name="Шрифтнаабзацапоподразбиране" style:family="text">
      <style:text-properties style:font-name="Lucida Sans Unicode" style:font-name-asian="Times New Roman" style:font-name-complex="Lucida Sans Unicode" fo:font-weight="bold" style:font-weight-asian="bold" style:font-weight-complex="bold" fo:color="#222222" fo:font-size="10.5pt" style:font-size-asian="10.5pt" style:font-size-complex="10.5pt" style:language-asian="bg" style:country-asian="BG"/>
    </style:style>
    <style:style style:name="T26" style:parent-style-name="Шрифтнаабзацапоподразбиране" style:family="text">
      <style:text-properties style:font-name="Lucida Sans Unicode" style:font-name-asian="Times New Roman" style:font-name-complex="Lucida Sans Unicode" fo:color="#222222" fo:font-size="10.5pt" style:font-size-asian="10.5pt" style:font-size-complex="10.5pt" fo:language="ru" fo:country="RU" style:language-asian="bg" style:country-asian="BG"/>
    </style:style>
    <style:style style:name="P27" style:parent-style-name="Нормален" style:family="paragraph">
      <style:paragraph-properties fo:margin-bottom="0in" fo:line-height="0%" fo:background-color="#F5F5F5"/>
      <style:text-properties style:font-name="Times New Roman" style:font-name-asian="Times New Roman" fo:color="#000000" fo:font-size="1pt" style:font-size-asian="1pt" style:font-size-complex="1pt" style:language-asian="bg" style:country-asian="BG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Картина 1" text:anchor-type="as-char" svg:x="0in" svg:y="0in" svg:width="9.57431in" svg:height="3.02103in" style:rel-width="scale" style:rel-height="scale"><draw:image xlink:href="media/image1.jpeg" xlink:type="simple" xlink:show="embed" xlink:actuate="onLoad"/><svg:title/><svg:desc>Проекти</svg:desc></draw:frame></text:span></text:p>
      <text:p text:style-name="P3"><text:s text:c="20"/>ОСНОВНО УЧИЛИЩЕ „СВЕТИ СВЕТИ КИРИЛ И МЕТОДИЙ“ ГРАД ЧИРПАН СТАРТИРА ИЗПЪЛНЕНИЕ НА<text:s/></text:p>
      <text:p text:style-name="P4"><text:span text:style-name="T5">ПРОЕКТ BG-RRP-1.015-0</text:span><text:span text:style-name="T6">649</text:span><text:span text:style-name="T7"><text:s/>„ИЗГРАЖДАНЕ НА УЧИЛИЩНА STEM СРЕДА В ОСНОВНО УЧИЛИЩЕ „СВЕТИ СВЕТИ КИРИЛ И МЕТОДИЙ, ГРАД ЧИРПАН“, ФИНАНСИРАН ПО НАЦИОНАЛНИЯ ПЛАН ЗА ВЪЗСТАНОВЯВАНЕ И УСТОЙЧИВОСТ, ПРОЦЕДУРА ЗА ПРЕДОСТАВЯНЕ НА СРЕДСТВА ОТ<text:s/></text:span><text:span text:style-name="T8">МЕХАНИЗМА ЗА ВЪЗСТАНОВЯВАНЕ И УСТОЙЧИВОСТ BG-RRP-1.015 - „УЧИЛИЩНА STEM СРЕДА".</text:span></text:p>
      <text:p text:style-name="P9"><text:span text:style-name="T10">Главна цел на проекта:</text:span><text:span text:style-name="T11"> Осигуряване на физическа среда, техническо оборудване и обзавеждане на STEM пространство с оглед създаване на интегрирана учебна среда от ново поколение,</text:span><text:span text:style-name="T12"><text:s/>която да поощри и подкрепи образователните иновации в обучението и преподаването в сферата на STEM и да повиши интересът на учениците към науките и научните изследвания. В рамките на процедурата ще се изгради STEM център и високотехнологични оборудвани и<text:s/></text:span><text:span text:style-name="T13">свързани класни стаи (ВОСКС) чрез доставка на оборудване, обзавеждане и строително-монтажни работи. Целта е да се обособят нови пространства за учене от съвременен характер.</text:span></text:p>
      <text:p text:style-name="P14"><text:span text:style-name="T15">Обща стойност:</text:span><text:span text:style-name="T16"> 201 228,49 лв.</text:span></text:p>
      <text:p text:style-name="P17"><text:span text:style-name="T18">Начало:</text:span><text:span text:style-name="T19"> 04</text:span><text:span text:style-name="T20">.</text:span><text:span text:style-name="T21">10</text:span><text:span text:style-name="T22">.2024</text:span><text:span text:style-name="T23"> г.</text:span></text:p>
      <text:p text:style-name="P24"><text:span text:style-name="T25">Край: </text:span><text:span text:style-name="T26">31.05.2026 г.</text:span></text:p>
      <text:p text:style-name="P27"/>
      <text:p text:style-name="Нормален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text-properties fo:hyphenate="false"/>
    </style:style>
    <style:style style:name="Шрифтнаабзацапоподразбиране" style:display-name="Шрифт на абзаца по подразбиране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984in" fo:margin-bottom="0.4923in" fo:margin-right="1.2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Надежда П. Петрова</meta:initial-creator>
    <dc:creator>Надежда П. Петрова</dc:creator>
    <meta:creation-date>2026-05-19T10:24:00Z</meta:creation-date>
    <dc:date>2026-08-11T12:42:00Z</dc:date>
    <meta:template xlink:href="Normal" xlink:type="simple"/>
    <meta:editing-cycles>10</meta:editing-cycles>
    <meta:editing-duration>PT1320S</meta:editing-duration>
    <meta:document-statistic meta:page-count="1" meta:paragraph-count="2" meta:word-count="162" meta:character-count="1089" meta:row-count="7" meta:non-whitespace-character-count="929"/>
  </office:meta>
</office:document-meta>
</file>